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1" svg:font-family="'Liberation Sans'"/>
    <style:font-face style:name="Liberation Sans2" svg:font-family="'Liberation Sans'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0.9374in"/>
    </style:style>
    <style:style style:name="co3" style:family="table-column">
      <style:table-column-properties fo:break-before="auto" style:column-width="0.7236in"/>
    </style:style>
    <style:style style:name="co4" style:family="table-column">
      <style:table-column-properties fo:break-before="auto" style:column-width="0.3819in"/>
    </style:style>
    <style:style style:name="co5" style:family="table-column">
      <style:table-column-properties fo:break-before="auto" style:column-width="0.6626in"/>
    </style:style>
    <style:style style:name="co6" style:family="table-column">
      <style:table-column-properties fo:break-before="auto" style:column-width="1.0354in"/>
    </style:style>
    <style:style style:name="co7" style:family="table-column">
      <style:table-column-properties fo:break-before="auto" style:column-width="0.5646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807in" fo:break-before="auto" style:use-optimal-row-height="true"/>
    </style:style>
    <style:style style:name="ro3" style:family="table-row">
      <style:table-row-properties style:row-height="0.4583in" fo:break-before="auto" style:use-optimal-row-height="false"/>
    </style:style>
    <style:style style:name="ro4" style:family="table-row">
      <style:table-row-properties style:row-height="0.5638in" fo:break-before="auto" style:use-optimal-row-height="false"/>
    </style:style>
    <style:style style:name="ro5" style:family="table-row">
      <style:table-row-properties style:row-height="0.6362in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style:style style:name="ce2" style:family="table-cell" style:parent-style-name="Default">
      <style:table-cell-properties fo:background-color="#7ffe00" style:text-align-source="fix" style:repeat-content="false" fo:border="0.74pt solid #000000"/>
      <style:paragraph-properties fo:text-align="center" fo:margin-left="0in"/>
      <style:text-properties fo:font-weight="bold" style:font-weight-asian="bold" style:font-weight-complex="bold"/>
    </style:style>
    <style:style style:name="ce25" style:family="table-cell" style:parent-style-name="Default" style:data-style-name="N2">
      <style:table-cell-properties fo:background-color="#7ffe00" style:text-align-source="fix" style:repeat-content="false" fo:border="0.74pt solid #000000"/>
      <style:paragraph-properties fo:text-align="center" fo:margin-left="0in"/>
      <style:text-properties fo:font-weight="bold" style:font-weight-asian="bold" style:font-weight-complex="bold"/>
    </style:style>
    <style:style style:name="ce29" style:family="table-cell" style:parent-style-name="Default" style:data-style-name="N1">
      <style:table-cell-properties fo:background-color="#7ffe00" style:text-align-source="fix" style:repeat-content="false" fo:border="0.74pt solid #000000"/>
      <style:paragraph-properties fo:text-align="center" fo:margin-left="0in"/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fix" style:repeat-content="false" fo:background-color="transparent"/>
      <style:paragraph-properties fo:text-align="center" fo:margin-left="0in"/>
      <style:text-properties fo:color="#2c5f12" fo:font-weight="bold" style:font-weight-asian="bold" style:font-weight-complex="bold"/>
    </style:style>
    <style:style style:name="ce5" style:family="table-cell" style:parent-style-name="Default">
      <style:table-cell-properties fo:background-color="#00e3e3" style:text-align-source="fix" style:repeat-content="false" fo:border="0.74pt solid #000000"/>
      <style:paragraph-properties fo:text-align="center" fo:margin-left="0in"/>
      <style:text-properties fo:font-weight="bold" style:font-weight-asian="bold" style:font-weight-complex="bold"/>
    </style:style>
    <style:style style:name="ce6" style:family="table-cell" style:parent-style-name="Default" style:data-style-name="N121">
      <style:table-cell-properties fo:background-color="#ffd428" style:text-align-source="fix" style:repeat-content="false" fo:border="0.74pt solid #000000"/>
      <style:paragraph-properties fo:text-align="center" fo:margin-left="0in"/>
      <style:text-properties fo:color="#007ffe" fo:font-weight="bold" style:font-weight-asian="bold" style:font-weight-complex="bold"/>
    </style:style>
    <style:style style:name="ce7" style:family="table-cell" style:parent-style-name="Default">
      <style:table-cell-properties fo:background-color="#ffd428" style:text-align-source="fix" style:repeat-content="false" fo:border="0.74pt solid #000000"/>
      <style:paragraph-properties fo:text-align="center" fo:margin-left="0in"/>
      <style:text-properties fo:color="#007ffe"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9" style:family="table-cell" style:parent-style-name="Default">
      <style:table-cell-properties fo:border-bottom="none" fo:background-color="#ffd428" style:text-align-source="fix" style:repeat-content="false" fo:border-left="0.74pt solid #000000" fo:border-right="0.74pt solid #000000" fo:border-top="0.74pt solid #000000"/>
      <style:paragraph-properties fo:text-align="center" fo:margin-left="0in"/>
      <style:text-properties style:font-name="Liberation Sans2" fo:font-weight="bold" style:font-weight-asian="bold" style:font-weight-complex="bold"/>
    </style:style>
    <style:style style:name="ce10" style:family="table-cell" style:parent-style-name="Default" style:data-style-name="N121">
      <style:table-cell-properties fo:border-bottom="0.74pt solid #000000" fo:background-color="#ffd428" style:text-align-source="fix" style:repeat-content="false" fo:border-left="0.74pt solid #000000" fo:border-right="0.74pt solid #000000" fo:border-top="none"/>
      <style:paragraph-properties fo:text-align="center" fo:margin-left="0in"/>
      <style:text-properties fo:font-weight="bold" style:font-weight-asian="bold" style:font-weight-complex="bold"/>
    </style:style>
    <style:style style:name="ce11" style:family="table-cell" style:parent-style-name="Default">
      <style:table-cell-properties style:text-align-source="fix" style:repeat-content="false"/>
      <style:paragraph-properties fo:text-align="center" fo:margin-left="0in"/>
      <style:text-properties fo:color="#fe007f" fo:font-weight="bold" style:font-weight-asian="bold" style:font-weight-complex="bold"/>
    </style:style>
    <style:style style:name="ce12" style:family="table-cell" style:parent-style-name="Default" style:data-style-name="N121">
      <style:table-cell-properties fo:background-color="#ffd428" style:text-align-source="fix" style:repeat-content="false" fo:border="0.74pt solid #000000"/>
      <style:paragraph-properties fo:text-align="center" fo:margin-left="0in"/>
      <style:text-properties fo:color="#fe007f" fo:font-weight="bold" style:font-weight-asian="bold" style:font-weight-complex="bold"/>
    </style:style>
    <style:style style:name="ce13" style:family="table-cell" style:parent-style-name="Default">
      <style:table-cell-properties fo:background-color="#ffd428" style:text-align-source="fix" style:repeat-content="false" fo:border="0.74pt solid #000000"/>
      <style:paragraph-properties fo:text-align="center" fo:margin-left="0in"/>
      <style:text-properties fo:color="#fe007f" fo:font-weight="bold" style:font-weight-asian="bold" style:font-weight-complex="bold"/>
    </style:style>
    <style:style style:name="ce14" style:family="table-cell" style:parent-style-name="Default">
      <style:table-cell-properties fo:border-bottom="none" fo:background-color="#ffd428" style:text-align-source="fix" style:repeat-content="false" fo:border-left="0.74pt solid #000000" fo:border-right="0.74pt solid #000000" fo:border-top="0.74pt solid #000000"/>
      <style:paragraph-properties fo:text-align="center" fo:margin-left="0in"/>
      <style:text-properties fo:font-weight="bold" style:font-weight-asian="bold" style:font-weight-complex="bold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in"/>
      <style:text-properties fo:color="#9c009c" fo:font-weight="bold" style:font-weight-asian="bold" style:font-weight-complex="bold"/>
    </style:style>
    <style:style style:name="ce16" style:family="table-cell" style:parent-style-name="Default" style:data-style-name="N121">
      <style:table-cell-properties fo:background-color="#ffd428" style:text-align-source="fix" style:repeat-content="false" fo:border="0.74pt solid #000000"/>
      <style:paragraph-properties fo:text-align="center" fo:margin-left="0in"/>
      <style:text-properties fo:color="#9c009c" fo:font-weight="bold" style:font-weight-asian="bold" style:font-weight-complex="bold"/>
    </style:style>
    <style:style style:name="ce17" style:family="table-cell" style:parent-style-name="Default">
      <style:table-cell-properties fo:background-color="#ffd428" style:text-align-source="fix" style:repeat-content="false" fo:border="0.74pt solid #000000"/>
      <style:paragraph-properties fo:text-align="center" fo:margin-left="0in"/>
      <style:text-properties fo:color="#9c009c" fo:font-weight="bold" style:font-weight-asian="bold" style:font-weight-complex="bold"/>
    </style:style>
    <style:style style:name="ce18" style:family="table-cell" style:parent-style-name="Default">
      <style:table-cell-properties fo:background-color="#7ffe00" style:text-align-source="fix" style:repeat-content="false" fo:border="0.74pt solid #000000"/>
      <style:paragraph-properties fo:text-align="center" fo:margin-left="0in"/>
      <style:text-properties style:font-name="Liberation Sans1" fo:font-weight="bold" style:font-weight-asian="bold" style:font-weight-complex="bold"/>
    </style:style>
    <style:style style:name="ce3" style:family="table-cell" style:parent-style-name="Default" style:data-style-name="N122">
      <style:table-cell-properties fo:background-color="#7ffe00" style:text-align-source="fix" style:repeat-content="false" fo:border="0.74pt solid #000000"/>
      <style:paragraph-properties fo:text-align="center" fo:margin-left="0in"/>
      <style:text-properties fo:font-weight="bold" style:font-weight-asian="bold" style:font-weight-complex="bold"/>
    </style:style>
    <style:style style:name="ce19" style:family="table-cell" style:parent-style-name="Default">
      <style:table-cell-properties fo:border-bottom="none" fo:background-color="#00e3e3" style:text-align-source="fix" style:repeat-content="false" fo:border-left="0.74pt solid #000000" fo:border-right="0.74pt solid #000000" fo:border-top="0.74pt solid #000000"/>
      <style:paragraph-properties fo:text-align="center" fo:margin-left="0in"/>
      <style:text-properties fo:font-weight="bold" style:font-weight-asian="bold" style:font-weight-complex="bold"/>
    </style:style>
    <style:style style:name="ce20" style:family="table-cell" style:parent-style-name="Default">
      <style:table-cell-properties fo:border-bottom="0.74pt solid #000000" fo:background-color="#00e3e3" style:text-align-source="fix" style:repeat-content="false" fo:border-left="0.74pt solid #000000" fo:border-right="0.74pt solid #000000" fo:border-top="none"/>
      <style:paragraph-properties fo:text-align="center" fo:margin-left="0in"/>
      <style:text-properties fo:font-weight="bold" style:font-weight-asian="bold" style:font-weight-complex="bold"/>
    </style:style>
    <style:style style:name="ce21" style:family="table-cell" style:parent-style-name="Default">
      <style:table-cell-properties fo:border-bottom="none" fo:background-color="#7ffe00" style:text-align-source="fix" style:repeat-content="false" fo:border-left="0.74pt solid #000000" fo:border-right="0.74pt solid #000000" fo:border-top="0.74pt solid #000000"/>
      <style:paragraph-properties fo:text-align="center" fo:margin-left="0in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0.74pt solid #000000" fo:background-color="#7ffe00" style:text-align-source="fix" style:repeat-content="false" fo:border-left="0.74pt solid #000000" fo:border-right="0.74pt solid #000000" fo:border-top="none"/>
      <style:paragraph-properties fo:text-align="center" fo:margin-left="0in"/>
      <style:text-properties fo:font-weight="bold" style:font-weight-asian="bold" style:font-weight-complex="bold"/>
    </style:style>
    <style:style style:name="ce23" style:family="table-cell" style:parent-style-name="Default" style:data-style-name="N2">
      <style:table-cell-properties fo:background-color="#ffd428" style:text-align-source="fix" style:repeat-content="false" fo:border="0.74pt solid #000000"/>
      <style:paragraph-properties fo:text-align="center" fo:margin-left="0in"/>
      <style:text-properties style:font-name="Liberation Sans1"/>
    </style:style>
    <style:style style:name="ce24" style:family="table-cell" style:parent-style-name="Default" style:data-style-name="N2">
      <style:table-cell-properties fo:background-color="#ffd428" style:text-align-source="fix" style:repeat-content="false" fo:border="0.74pt solid #000000"/>
      <style:paragraph-properties fo:text-align="center" fo:margin-left="0in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27" style:family="table-cell" style:parent-style-name="Default">
      <style:table-cell-properties fo:background-color="#ffd428" style:text-align-source="fix" style:repeat-content="false" fo:border="0.74pt solid #000000"/>
      <style:paragraph-properties fo:text-align="center" fo:margin-left="0in"/>
      <style:text-properties fo:font-weight="bold" style:font-weight-asian="bold" style:font-weight-complex="bold"/>
    </style:style>
    <style:style style:name="ce60" style:family="table-cell" style:parent-style-name="Default">
      <style:table-cell-properties style:text-align-source="fix" style:repeat-content="false" fo:border="none"/>
      <style:paragraph-properties fo:text-align="center" fo:margin-left="0in"/>
      <style:text-properties style:font-name="Liberation Sans1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ymbol-color="#7ffe00" fo:background-color="#804907" fo:border="none"/>
    </style:style>
    <style:style style:name="gr3" style:family="graphic">
      <style:graphic-properties fo:border="none"/>
    </style:style>
    <style:style style:name="gr4" style:family="graphic">
      <style:graphic-properties draw:symbol-color="#7ffe00" fo:background-color="#e41357" fo:border="none"/>
    </style:style>
    <style:style style:name="gr5" style:family="graphic">
      <style:graphic-properties draw:symbol-color="#7ffe00" fo:background-color="#780d9a" fo:border="none"/>
    </style:style>
    <style:style style:name="gr6" style:family="graphic">
      <style:graphic-properties draw:symbol-color="#7ffe00" fo:background-color="#459916" fo:border="none"/>
    </style:style>
    <style:style style:name="P1" style:family="paragraph">
      <loext:graphic-properties draw:fill="none"/>
      <style:paragraph-properties fo:text-align="center"/>
    </style:style>
    <style:style style:name="P2" style:family="paragraph"/>
    <style:style style:name="T1" style:family="text">
      <style:text-properties style:font-name="Liberation Sans"/>
    </style:style>
    <style:style style:name="T2" style:family="text">
      <style:text-properties style:font-name="Liberation Sans" fo:font-size="10pt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CN" style:language-complex="hi" style:country-complex="IN" style:font-name-asian="Noto Sans CJK SC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ForceTable" table:style-name="ta1">
        <office:forms form:automatic-focus="false" form:apply-design-mode="false">
          <form:form form:name="Form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value-range form:name="Scrollbar 1" form:control-implementation="ooo:com.sun.star.form.component.ScrollBar" xml:id="control1" form:id="control1" form:value="0" form:linked-cell="ForceTable.F11" form:delay-for-repeat="PT0.050000000S" form:min-value="1" form:max-value="100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  <form:property form:property-name="Tabstop" office:value-type="boolean" office:boolean-value="true"/>
              </form:properties>
            </form:value-range>
            <form:value-range form:name="Scrollbar 2" form:control-implementation="ooo:com.sun.star.form.component.ScrollBar" xml:id="control2" form:id="control2" form:current-value="15" form:value="0" form:delay-for-repeat="PT0.050000000S" form:min-value="0" form:max-value="1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3" form:control-implementation="ooo:com.sun.star.form.component.ScrollBar" xml:id="control3" form:id="control3" form:value="0" form:linked-cell="ForceTable.B3" form:delay-for-repeat="PT0.050000000S" form:min-value="0" form:max-value="200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3" form:control-implementation="ooo:com.sun.star.form.component.ScrollBar" xml:id="control4" form:id="control4" form:value="0" form:linked-cell="ForceTable.C3" form:delay-for-repeat="PT0.050000000S" form:min-value="0" form:max-value="200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3" form:control-implementation="ooo:com.sun.star.form.component.ScrollBar" xml:id="control5" form:id="control5" form:value="0" form:linked-cell="ForceTable.D3" form:delay-for-repeat="PT0.050000000S" form:min-value="0" form:max-value="3599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3" form:control-implementation="ooo:com.sun.star.form.component.ScrollBar" xml:id="control6" form:id="control6" form:value="0" form:linked-cell="ForceTable.E3" form:delay-for-repeat="PT0.050000000S" form:min-value="0" form:max-value="3599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3" form:control-implementation="ooo:com.sun.star.form.component.ScrollBar" xml:id="control7" form:id="control7" form:value="0" form:linked-cell="ForceTable.F3" form:delay-for-repeat="PT0.050000000S" form:min-value="0" form:max-value="3599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3" form:control-implementation="ooo:com.sun.star.form.component.ScrollBar" xml:id="control8" form:id="control8" form:value="0" form:linked-cell="ForceTable.A3" form:delay-for-repeat="PT0.050000000S" form:min-value="0" form:max-value="200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</form:form>
        </office:forms>
        <table:shapes>
          <draw:frame draw:z-index="0" draw:style-name="gr1" draw:text-style-name="P1" svg:width="4.5961in" svg:height="3.2488in" svg:x="0.2248in" svg:y="2.1799in">
            <draw:object draw:notify-on-update-of-ranges="ForceTable.I2:ForceTable.I22 ForceTable.A6:ForceTable.A7 ForceTable.D6:ForceTable.D7 ForceTable.H2:ForceTable.H22 ForceTable.I2:ForceTable.I22 ForceTable.B6:ForceTable.B7 ForceTable.E6:ForceTable.E7 ForceTable.C6:ForceTable.C7 ForceTable.F6:ForceTable.F7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  <draw:control draw:z-index="1" draw:style-name="gr2" draw:text-style-name="P2" svg:width="1.9953in" svg:height="0.1555in" svg:x="3.1402in" svg:y="1.9752in" draw:control="control1"/>
          <draw:control draw:z-index="2" draw:style-name="gr3" draw:text-style-name="P2" svg:width="4.4598in" svg:height="0.0193in" svg:x="0.5567in" svg:y="0.5142in" draw:control="control2"/>
          <draw:control draw:z-index="3" draw:style-name="gr4" draw:text-style-name="P2" svg:width="0.8661in" svg:height="0.1575in" svg:x="0.8886in" svg:y="0.5327in" draw:control="control3"/>
          <draw:control draw:z-index="4" draw:style-name="gr5" draw:text-style-name="P2" svg:width="0.889in" svg:height="0.1575in" svg:x="1.7776in" svg:y="0.5327in" draw:control="control4"/>
          <draw:control draw:z-index="5" draw:style-name="gr6" draw:text-style-name="P2" svg:width="0.8661in" svg:height="0.1575in" svg:x="2.7157in" svg:y="0.5327in" draw:control="control5"/>
          <draw:control draw:z-index="6" draw:style-name="gr4" draw:text-style-name="P2" svg:width="0.8661in" svg:height="0.1575in" svg:x="3.6043in" svg:y="0.5327in" draw:control="control6"/>
          <draw:control draw:z-index="7" draw:style-name="gr5" draw:text-style-name="P2" svg:width="0.6976in" svg:height="0.1575in" svg:x="4.4933in" svg:y="0.5327in" draw:control="control7"/>
          <draw:control draw:z-index="8" draw:style-name="gr6" draw:text-style-name="P2" svg:width="0.8661in" svg:height="0.1575in" svg:x="0in" svg:y="0.5327in" draw:control="control8"/>
        </table:shapes>
        <table:table-column table:style-name="co1" table:number-columns-repeated="2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default-cell-style-name="ce8"/>
        <table:table-row table:style-name="ro1">
          <table:table-cell table:style-name="ce2" office:value-type="string" calcext:value-type="string">
            <text:p>W1 [g]</text:p>
          </table:table-cell>
          <table:table-cell table:style-name="ce2" office:value-type="string" calcext:value-type="string">
            <text:p>W2 [g]</text:p>
          </table:table-cell>
          <table:table-cell table:style-name="ce2" office:value-type="string" calcext:value-type="string">
            <text:p>W3 [g]</text:p>
          </table:table-cell>
          <table:table-cell table:style-name="ce18" office:value-type="string" calcext:value-type="string">
            <text:p>Θ 1 [deg]</text:p>
          </table:table-cell>
          <table:table-cell table:style-name="ce18" office:value-type="string" calcext:value-type="string">
            <text:p>Θ 2 [deg]</text:p>
          </table:table-cell>
          <table:table-cell table:style-name="ce18" office:value-type="string" calcext:value-type="string">
            <text:p>Θ 3 [deg]</text:p>
          </table:table-cell>
          <table:table-cell table:style-name="ce23" office:value-type="string" calcext:value-type="string">
            <text:p>Φ</text:p>
          </table:table-cell>
          <table:table-cell table:style-name="ce24" office:value-type="string" calcext:value-type="string">
            <text:p>x</text:p>
          </table:table-cell>
          <table:table-cell table:style-name="ce24" office:value-type="string" calcext:value-type="string">
            <text:p>y</text:p>
          </table:table-cell>
          <table:table-cell table:style-name="ce26" office:value-type="string" calcext:value-type="string">
            <text:p>color code</text:p>
          </table:table-cell>
          <table:table-cell/>
        </table:table-row>
        <table:table-row table:style-name="ro1">
          <table:table-cell table:style-name="ce25" table:formula="of:=[.A3]/100" office:value-type="float" office:value="70" calcext:value-type="float">
            <text:p>70.00</text:p>
          </table:table-cell>
          <table:table-cell table:style-name="ce25" table:formula="of:=[.B3]/100" office:value-type="float" office:value="45.16" calcext:value-type="float">
            <text:p>45.16</text:p>
          </table:table-cell>
          <table:table-cell table:style-name="ce25" table:formula="of:=[.C3]/100" office:value-type="float" office:value="176.47" calcext:value-type="float">
            <text:p>176.47</text:p>
          </table:table-cell>
          <table:table-cell table:style-name="ce3" table:formula="of:=[.D3]/10" office:value-type="float" office:value="0" calcext:value-type="float">
            <text:p>0.0</text:p>
          </table:table-cell>
          <table:table-cell table:style-name="ce3" table:formula="of:=[.E3]/10" office:value-type="float" office:value="197.3" calcext:value-type="float">
            <text:p>197.3</text:p>
          </table:table-cell>
          <table:table-cell table:style-name="ce3" table:formula="of:=[.F3]/10" office:value-type="float" office:value="39.9" calcext:value-type="float">
            <text:p>39.9</text:p>
          </table:table-cell>
          <table:table-cell table:style-name="ce24" table:formula="of:=(ROW([.A2])-1)*2*PI()/20" office:value-type="float" office:value="0.314159265358979" calcext:value-type="float">
            <text:p>0.31</text:p>
          </table:table-cell>
          <table:table-cell table:style-name="ce24" table:formula="of:=scale*ABS(xrange)*COS([.G2])" office:value-type="float" office:value="996.64776552222" calcext:value-type="float">
            <text:p>996.65</text:p>
          </table:table-cell>
          <table:table-cell table:style-name="ce24" table:formula="of:=scale*ABS(yrange)*SIN([.G2])" office:value-type="float" office:value="199.104692328768" calcext:value-type="float">
            <text:p>199.10</text:p>
          </table:table-cell>
          <table:table-cell table:style-name="ce18" office:value-type="string" calcext:value-type="string">
            <text:p>Cells to change</text:p>
          </table:table-cell>
          <table:table-cell/>
        </table:table-row>
        <table:table-row table:style-name="ro1">
          <table:table-cell table:style-name="ce29" office:value-type="float" office:value="7000" calcext:value-type="float">
            <text:p>7000</text:p>
          </table:table-cell>
          <table:table-cell table:style-name="ce29" office:value-type="float" office:value="4516" calcext:value-type="float">
            <text:p>4516</text:p>
          </table:table-cell>
          <table:table-cell table:style-name="ce29" office:value-type="float" office:value="17647" calcext:value-type="float">
            <text:p>17647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1973" calcext:value-type="float">
            <text:p>1973</text:p>
          </table:table-cell>
          <table:table-cell table:style-name="ce29" office:value-type="float" office:value="399" calcext:value-type="float">
            <text:p>399</text:p>
          </table:table-cell>
          <table:table-cell table:style-name="ce24" table:formula="of:=(ROW([.A3])-1)*2*PI()/20" office:value-type="float" office:value="0.628318530717959" calcext:value-type="float">
            <text:p>0.63</text:p>
          </table:table-cell>
          <table:table-cell table:style-name="ce24" table:formula="of:=scale*ABS(xrange)*COS([.G3])" office:value-type="float" office:value="847.799227383731" calcext:value-type="float">
            <text:p>847.80</text:p>
          </table:table-cell>
          <table:table-cell table:style-name="ce24" table:formula="of:=scale*ABS(yrange)*SIN([.G3])" office:value-type="float" office:value="378.719630128434" calcext:value-type="float">
            <text:p>378.72</text:p>
          </table:table-cell>
          <table:table-cell table:style-name="ce27" office:value-type="string" calcext:value-type="string">
            <text:p>Calculated</text:p>
          </table:table-cell>
          <table:table-cell/>
        </table:table-row>
        <table:table-row table:style-name="ro1">
          <table:table-cell table:style-name="ce25" table:number-columns-repeated="3"/>
          <table:table-cell table:style-name="ce3" table:number-columns-repeated="3"/>
          <table:table-cell table:style-name="ce24" table:formula="of:=(ROW([.A4])-1)*2*PI()/20" office:value-type="float" office:value="0.942477796076938" calcext:value-type="float">
            <text:p>0.94</text:p>
          </table:table-cell>
          <table:table-cell table:style-name="ce24" table:formula="of:=scale*ABS(xrange)*COS([.G4])" office:value-type="float" office:value="615.962193904367" calcext:value-type="float">
            <text:p>615.96</text:p>
          </table:table-cell>
          <table:table-cell table:style-name="ce24" table:formula="of:=scale*ABS(yrange)*SIN([.G4])" office:value-type="float" office:value="521.262851836306" calcext:value-type="float">
            <text:p>521.26</text:p>
          </table:table-cell>
          <table:table-cell table:style-name="ce5" office:value-type="string" calcext:value-type="string">
            <text:p>Constants</text:p>
          </table:table-cell>
          <table:table-cell/>
        </table:table-row>
        <table:table-row table:style-name="ro1">
          <table:table-cell table:style-name="ce30" office:value-type="string" calcext:value-type="string">
            <text:p>square</text:p>
          </table:table-cell>
          <table:table-cell table:style-name="ce11" office:value-type="string" calcext:value-type="string">
            <text:p>diamond</text:p>
          </table:table-cell>
          <table:table-cell table:style-name="ce15" office:value-type="string" calcext:value-type="string">
            <text:p>circle</text:p>
          </table:table-cell>
          <table:table-cell table:style-name="ce30" office:value-type="string" calcext:value-type="string">
            <text:p>square</text:p>
          </table:table-cell>
          <table:table-cell table:style-name="ce11" office:value-type="string" calcext:value-type="string">
            <text:p>diamond</text:p>
          </table:table-cell>
          <table:table-cell table:style-name="ce15" office:value-type="string" calcext:value-type="string">
            <text:p>circle</text:p>
          </table:table-cell>
          <table:table-cell table:style-name="ce24" table:formula="of:=(ROW([.A5])-1)*2*PI()/20" office:value-type="float" office:value="1.25663706143592" calcext:value-type="float">
            <text:p>1.26</text:p>
          </table:table-cell>
          <table:table-cell table:style-name="ce24" table:formula="of:=scale*ABS(xrange)*COS([.G5])" office:value-type="float" office:value="323.830489224682" calcext:value-type="float">
            <text:p>323.83</text:p>
          </table:table-cell>
          <table:table-cell table:style-name="ce24" table:formula="of:=scale*ABS(yrange)*SIN([.G5])" office:value-type="float" office:value="612.781233754595" calcext:value-type="float">
            <text:p>612.78</text:p>
          </table:table-cell>
          <table:table-cell table:number-columns-repeated="2"/>
        </table:table-row>
        <table:table-row table:style-name="ro1">
          <table:table-cell table:number-columns-repeated="6" table:style-name="ce5" office:value-type="float" office:value="0" calcext:value-type="float">
            <text:p>0</text:p>
          </table:table-cell>
          <table:table-cell table:style-name="ce24" table:formula="of:=(ROW([.A6])-1)*2*PI()/20" office:value-type="float" office:value="1.5707963267949" calcext:value-type="float">
            <text:p>1.57</text:p>
          </table:table-cell>
          <table:table-cell table:style-name="ce24" table:formula="of:=scale*ABS(xrange)*COS([.G6])" office:value-type="float" office:value="-0.00000000000365885414283899" calcext:value-type="float">
            <text:p>0.00</text:p>
          </table:table-cell>
          <table:table-cell table:style-name="ce24" table:formula="of:=scale*ABS(yrange)*SIN([.G6])" office:value-type="float" office:value="644.316319015075" calcext:value-type="float">
            <text:p>644.32</text:p>
          </table:table-cell>
          <table:table-cell table:number-columns-repeated="2"/>
        </table:table-row>
        <table:table-row table:style-name="ro1">
          <table:table-cell table:style-name="ce6" table:formula="of:=[.A2]*COS(([.D2])*PI()/180)*g*g2kg" office:value-type="float" office:value="0.686" calcext:value-type="float">
            <text:p>0.686</text:p>
          </table:table-cell>
          <table:table-cell table:style-name="ce12" table:formula="of:=[.B2]*COS(([.E2])*PI()/180)*g*g2kg" office:value-type="float" office:value="-0.422546577514354" calcext:value-type="float">
            <text:p>-0.423</text:p>
          </table:table-cell>
          <table:table-cell table:style-name="ce16" table:formula="of:=[.C2]*COS(([.F2])*PI()/180)*g*g2kg" office:value-type="float" office:value="1.32674001654029" calcext:value-type="float">
            <text:p>1.327</text:p>
          </table:table-cell>
          <table:table-cell table:style-name="ce6" table:formula="of:=[.A2]*SIN(([.D2])*PI()/180)*g*g2kg" office:value-type="float" office:value="0" calcext:value-type="float">
            <text:p>0.000</text:p>
          </table:table-cell>
          <table:table-cell table:style-name="ce12" table:formula="of:=[.B2]*SIN(([.E2])*PI()/180)*g*g2kg" office:value-type="float" office:value="-0.131608603270858" calcext:value-type="float">
            <text:p>-0.132</text:p>
          </table:table-cell>
          <table:table-cell table:style-name="ce16" table:formula="of:=[.C2]*SIN(([.F2])*PI()/180)*g*g2kg" office:value-type="float" office:value="1.10932684153349" calcext:value-type="float">
            <text:p>1.109</text:p>
          </table:table-cell>
          <table:table-cell table:style-name="ce24" table:formula="of:=(ROW([.A7])-1)*2*PI()/20" office:value-type="float" office:value="1.88495559215388" calcext:value-type="float">
            <text:p>1.88</text:p>
          </table:table-cell>
          <table:table-cell table:style-name="ce24" table:formula="of:=scale*ABS(xrange)*COS([.G7])" office:value-type="float" office:value="-323.830489224684" calcext:value-type="float">
            <text:p>-323.83</text:p>
          </table:table-cell>
          <table:table-cell table:style-name="ce24" table:formula="of:=scale*ABS(yrange)*SIN([.G7])" office:value-type="float" office:value="612.781233754594" calcext:value-type="float">
            <text:p>612.78</text:p>
          </table:table-cell>
          <table:table-cell table:number-columns-repeated="2"/>
        </table:table-row>
        <table:table-row table:style-name="ro1">
          <table:table-cell table:style-name="ce7" office:value-type="string" calcext:value-type="string">
            <text:p>F1x [N]</text:p>
          </table:table-cell>
          <table:table-cell table:style-name="ce13" office:value-type="string" calcext:value-type="string">
            <text:p>F2x [N]</text:p>
          </table:table-cell>
          <table:table-cell table:style-name="ce17" office:value-type="string" calcext:value-type="string">
            <text:p>F3x [N]</text:p>
          </table:table-cell>
          <table:table-cell table:style-name="ce7" office:value-type="string" calcext:value-type="string">
            <text:p>F1y [N]</text:p>
          </table:table-cell>
          <table:table-cell table:style-name="ce13" office:value-type="string" calcext:value-type="string">
            <text:p>F2y [N]</text:p>
          </table:table-cell>
          <table:table-cell table:style-name="ce17" office:value-type="string" calcext:value-type="string">
            <text:p>F3y [N]</text:p>
          </table:table-cell>
          <table:table-cell table:style-name="ce24" table:formula="of:=(ROW([.A8])-1)*2*PI()/20" office:value-type="float" office:value="2.19911485751286" calcext:value-type="float">
            <text:p>2.20</text:p>
          </table:table-cell>
          <table:table-cell table:style-name="ce24" table:formula="of:=scale*ABS(xrange)*COS([.G8])" office:value-type="float" office:value="-615.962193904371" calcext:value-type="float">
            <text:p>-615.96</text:p>
          </table:table-cell>
          <table:table-cell table:style-name="ce24" table:formula="of:=scale*ABS(yrange)*SIN([.G8])" office:value-type="float" office:value="521.262851836304" calcext:value-type="float">
            <text:p>521.26</text:p>
          </table:table-cell>
          <table:table-cell table:number-columns-repeated="2"/>
        </table:table-row>
        <table:table-row table:style-name="ro1">
          <table:table-cell table:style-name="ce8" table:number-columns-repeated="6"/>
          <table:table-cell table:style-name="ce24" table:formula="of:=(ROW([.A9])-1)*2*PI()/20" office:value-type="float" office:value="2.51327412287183" calcext:value-type="float">
            <text:p>2.51</text:p>
          </table:table-cell>
          <table:table-cell table:style-name="ce24" table:formula="of:=scale*ABS(xrange)*COS([.G9])" office:value-type="float" office:value="-847.799227383728" calcext:value-type="float">
            <text:p>-847.80</text:p>
          </table:table-cell>
          <table:table-cell table:style-name="ce24" table:formula="of:=scale*ABS(yrange)*SIN([.G9])" office:value-type="float" office:value="378.719630128436" calcext:value-type="float">
            <text:p>378.72</text:p>
          </table:table-cell>
          <table:table-cell table:number-columns-repeated="2"/>
        </table:table-row>
        <table:table-row table:style-name="ro2">
          <table:table-cell table:style-name="ce9" office:value-type="string" calcext:value-type="string">
            <text:p>Σfx [N]</text:p>
          </table:table-cell>
          <table:table-cell table:style-name="ce14" office:value-type="string" calcext:value-type="string">
            <text:p><text:span text:style-name="T1">Σf</text:span>y [N]</text:p>
          </table:table-cell>
          <table:table-cell table:style-name="ce14" office:value-type="string" calcext:value-type="string">
            <text:p><text:span text:style-name="T2">|Σfx|+ |Σfy| [N]</text:span></text:p>
          </table:table-cell>
          <table:table-cell table:style-name="ce19" office:value-type="string" calcext:value-type="string">
            <text:p>g/kg</text:p>
          </table:table-cell>
          <table:table-cell table:style-name="ce19" office:value-type="string" calcext:value-type="string">
            <text:p><text:span text:style-name="T3">g</text:span> m/s^2</text:p>
          </table:table-cell>
          <table:table-cell table:style-name="ce21" office:value-type="string" calcext:value-type="string">
            <text:p>scale</text:p>
          </table:table-cell>
          <table:table-cell table:style-name="ce24" table:formula="of:=(ROW([.A10])-1)*2*PI()/20" office:value-type="float" office:value="2.82743338823081" calcext:value-type="float">
            <text:p>2.83</text:p>
          </table:table-cell>
          <table:table-cell table:style-name="ce24" table:formula="of:=scale*ABS(xrange)*COS([.G10])" office:value-type="float" office:value="-996.647765522218" calcext:value-type="float">
            <text:p>-996.65</text:p>
          </table:table-cell>
          <table:table-cell table:style-name="ce24" table:formula="of:=scale*ABS(yrange)*SIN([.G10])" office:value-type="float" office:value="199.104692328771" calcext:value-type="float">
            <text:p>199.10</text:p>
          </table:table-cell>
          <table:table-cell/>
          <table:table-cell table:style-name="ce60"/>
        </table:table-row>
        <table:table-row table:style-name="ro1">
          <table:table-cell table:style-name="ce10" table:formula="of:=SUM([.A7:.C7])" office:value-type="float" office:value="1.59019343902594" calcext:value-type="float">
            <text:p>1.590</text:p>
          </table:table-cell>
          <table:table-cell table:style-name="ce10" table:formula="of:=SUM([.D7:.F7])" office:value-type="float" office:value="0.977718238262633" calcext:value-type="float">
            <text:p>0.978</text:p>
          </table:table-cell>
          <table:table-cell table:style-name="ce10" table:formula="of:=ABS([.A11])+ABS([.B11])" office:value-type="float" office:value="2.56791167728857" calcext:value-type="float">
            <text:p>2.568</text:p>
          </table:table-cell>
          <table:table-cell table:style-name="ce20" office:value-type="float" office:value="0.001" calcext:value-type="float">
            <text:p>0.001</text:p>
          </table:table-cell>
          <table:table-cell table:style-name="ce20" office:value-type="float" office:value="9.8" calcext:value-type="float">
            <text:p>9.8</text:p>
          </table:table-cell>
          <table:table-cell table:style-name="ce22" office:value-type="float" office:value="659" calcext:value-type="float">
            <text:p>659</text:p>
          </table:table-cell>
          <table:table-cell table:style-name="ce24" table:formula="of:=(ROW([.A11])-1)*2*PI()/20" office:value-type="float" office:value="3.14159265358979" calcext:value-type="float">
            <text:p>3.14</text:p>
          </table:table-cell>
          <table:table-cell table:style-name="ce24" table:formula="of:=scale*ABS(xrange)*COS([.G11])" office:value-type="float" office:value="-1047.93747631809" calcext:value-type="float">
            <text:p>-1047.94</text:p>
          </table:table-cell>
          <table:table-cell table:style-name="ce24" table:formula="of:=scale*ABS(yrange)*SIN([.G11])" office:value-type="float" office:value="0.0000000000000789059917720217" calcext:value-type="float">
            <text:p>0.00</text:p>
          </table:table-cell>
          <table:table-cell table:number-columns-repeated="2"/>
        </table:table-row>
        <table:table-row table:style-name="ro1">
          <table:table-cell table:number-columns-repeated="5"/>
          <table:table-cell table:style-name="ce8"/>
          <table:table-cell table:style-name="ce24" table:formula="of:=(ROW([.A12])-1)*2*PI()/20" office:value-type="float" office:value="3.45575191894877" calcext:value-type="float">
            <text:p>3.46</text:p>
          </table:table-cell>
          <table:table-cell table:style-name="ce24" table:formula="of:=scale*ABS(xrange)*COS([.G12])" office:value-type="float" office:value="-996.647765522221" calcext:value-type="float">
            <text:p>-996.65</text:p>
          </table:table-cell>
          <table:table-cell table:style-name="ce24" table:formula="of:=scale*ABS(yrange)*SIN([.G12])" office:value-type="float" office:value="-199.104692328767" calcext:value-type="float">
            <text:p>-199.10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13])-1)*2*PI()/20" office:value-type="float" office:value="3.76991118430775" calcext:value-type="float">
            <text:p>3.77</text:p>
          </table:table-cell>
          <table:table-cell table:style-name="ce24" table:formula="of:=scale*ABS(xrange)*COS([.G13])" office:value-type="float" office:value="-847.799227383732" calcext:value-type="float">
            <text:p>-847.80</text:p>
          </table:table-cell>
          <table:table-cell table:style-name="ce24" table:formula="of:=scale*ABS(yrange)*SIN([.G13])" office:value-type="float" office:value="-378.719630128433" calcext:value-type="float">
            <text:p>-378.72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14])-1)*2*PI()/20" office:value-type="float" office:value="4.08407044966673" calcext:value-type="float">
            <text:p>4.08</text:p>
          </table:table-cell>
          <table:table-cell table:style-name="ce24" table:formula="of:=scale*ABS(xrange)*COS([.G14])" office:value-type="float" office:value="-615.962193904368" calcext:value-type="float">
            <text:p>-615.96</text:p>
          </table:table-cell>
          <table:table-cell table:style-name="ce24" table:formula="of:=scale*ABS(yrange)*SIN([.G14])" office:value-type="float" office:value="-521.262851836306" calcext:value-type="float">
            <text:p>-521.26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15])-1)*2*PI()/20" office:value-type="float" office:value="4.39822971502571" calcext:value-type="float">
            <text:p>4.40</text:p>
          </table:table-cell>
          <table:table-cell table:style-name="ce24" table:formula="of:=scale*ABS(xrange)*COS([.G15])" office:value-type="float" office:value="-323.830489224685" calcext:value-type="float">
            <text:p>-323.83</text:p>
          </table:table-cell>
          <table:table-cell table:style-name="ce24" table:formula="of:=scale*ABS(yrange)*SIN([.G15])" office:value-type="float" office:value="-612.781233754594" calcext:value-type="float">
            <text:p>-612.78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16])-1)*2*PI()/20" office:value-type="float" office:value="4.71238898038469" calcext:value-type="float">
            <text:p>4.71</text:p>
          </table:table-cell>
          <table:table-cell table:style-name="ce24" table:formula="of:=scale*ABS(xrange)*COS([.G16])" office:value-type="float" office:value="-0.000000000000192502991411926" calcext:value-type="float">
            <text:p>0.00</text:p>
          </table:table-cell>
          <table:table-cell table:style-name="ce24" table:formula="of:=scale*ABS(yrange)*SIN([.G16])" office:value-type="float" office:value="-644.316319015075" calcext:value-type="float">
            <text:p>-644.32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17])-1)*2*PI()/20" office:value-type="float" office:value="5.02654824574367" calcext:value-type="float">
            <text:p>5.03</text:p>
          </table:table-cell>
          <table:table-cell table:style-name="ce24" table:formula="of:=scale*ABS(xrange)*COS([.G17])" office:value-type="float" office:value="323.830489224685" calcext:value-type="float">
            <text:p>323.83</text:p>
          </table:table-cell>
          <table:table-cell table:style-name="ce24" table:formula="of:=scale*ABS(yrange)*SIN([.G17])" office:value-type="float" office:value="-612.781233754594" calcext:value-type="float">
            <text:p>-612.78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18])-1)*2*PI()/20" office:value-type="float" office:value="5.34070751110265" calcext:value-type="float">
            <text:p>5.34</text:p>
          </table:table-cell>
          <table:table-cell table:style-name="ce24" table:formula="of:=scale*ABS(xrange)*COS([.G18])" office:value-type="float" office:value="615.962193904369" calcext:value-type="float">
            <text:p>615.96</text:p>
          </table:table-cell>
          <table:table-cell table:style-name="ce24" table:formula="of:=scale*ABS(yrange)*SIN([.G18])" office:value-type="float" office:value="-521.262851836305" calcext:value-type="float">
            <text:p>-521.26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19])-1)*2*PI()/20" office:value-type="float" office:value="5.65486677646163" calcext:value-type="float">
            <text:p>5.65</text:p>
          </table:table-cell>
          <table:table-cell table:style-name="ce24" table:formula="of:=scale*ABS(xrange)*COS([.G19])" office:value-type="float" office:value="847.799227383732" calcext:value-type="float">
            <text:p>847.80</text:p>
          </table:table-cell>
          <table:table-cell table:style-name="ce24" table:formula="of:=scale*ABS(yrange)*SIN([.G19])" office:value-type="float" office:value="-378.719630128432" calcext:value-type="float">
            <text:p>-378.72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20])-1)*2*PI()/20" office:value-type="float" office:value="5.96902604182061" calcext:value-type="float">
            <text:p>5.97</text:p>
          </table:table-cell>
          <table:table-cell table:style-name="ce24" table:formula="of:=scale*ABS(xrange)*COS([.G20])" office:value-type="float" office:value="996.647765522221" calcext:value-type="float">
            <text:p>996.65</text:p>
          </table:table-cell>
          <table:table-cell table:style-name="ce24" table:formula="of:=scale*ABS(yrange)*SIN([.G20])" office:value-type="float" office:value="-199.104692328766" calcext:value-type="float">
            <text:p>-199.10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21])-1)*2*PI()/20" office:value-type="float" office:value="6.28318530717959" calcext:value-type="float">
            <text:p>6.28</text:p>
          </table:table-cell>
          <table:table-cell table:style-name="ce24" table:formula="of:=scale*ABS(xrange)*COS([.G21])" office:value-type="float" office:value="1047.93747631809" calcext:value-type="float">
            <text:p>1047.94</text:p>
          </table:table-cell>
          <table:table-cell table:style-name="ce24" table:formula="of:=scale*ABS(yrange)*SIN([.G21])" office:value-type="float" office:value="0.0000000000021312594164952" calcext:value-type="float">
            <text:p>0.00</text:p>
          </table:table-cell>
          <table:table-cell table:number-columns-repeated="2"/>
        </table:table-row>
        <table:table-row table:style-name="ro1">
          <table:table-cell table:number-columns-repeated="6"/>
          <table:table-cell table:style-name="ce24" table:formula="of:=(ROW([.A22])-1)*2*PI()/20" office:value-type="float" office:value="6.59734457253857" calcext:value-type="float">
            <text:p>6.60</text:p>
          </table:table-cell>
          <table:table-cell table:style-name="ce24" table:formula="of:=scale*ABS(xrange)*COS([.G22])" office:value-type="float" office:value="996.647765522218" calcext:value-type="float">
            <text:p>996.65</text:p>
          </table:table-cell>
          <table:table-cell table:style-name="ce24" table:formula="of:=scale*ABS(yrange)*SIN([.G22])" office:value-type="float" office:value="199.104692328771" calcext:value-type="float">
            <text:p>199.10</text:p>
          </table:table-cell>
          <table:table-cell table:number-columns-repeated="2"/>
        </table:table-row>
        <table:table-row table:style-name="ro1" table:number-rows-repeated="2">
          <table:table-cell table:number-columns-repeated="10"/>
          <table:table-cell table:style-name="Default"/>
        </table:table-row>
        <table:table-row table:style-name="ro3">
          <table:table-cell table:number-columns-repeated="10"/>
          <table:table-cell table:style-name="Default"/>
        </table:table-row>
        <table:table-row table:style-name="ro4">
          <table:table-cell table:number-columns-repeated="11"/>
        </table:table-row>
        <table:table-row table:style-name="ro5">
          <table:table-cell table:number-columns-repeated="11"/>
        </table:table-row>
        <table:table-row table:style-name="ro1" table:number-rows-repeated="1048548">
          <table:table-cell table:number-columns-repeated="11"/>
        </table:table-row>
        <table:table-row table:style-name="ro1">
          <table:table-cell table:number-columns-repeated="11"/>
        </table:table-row>
      </table:table>
      <table:named-expressions>
        <table:named-range table:name="Angle3" table:base-cell-address="$ForceTable.$G$27" table:cell-range-address="$ForceTable.$G$27"/>
        <table:named-range table:name="Force3" table:base-cell-address="$ForceTable.$G$25" table:cell-range-address="$ForceTable.$G$25"/>
        <table:named-range table:name="g" table:base-cell-address="$ForceTable.$E$9" table:cell-range-address="$ForceTable.$E$11"/>
        <table:named-range table:name="g2kg" table:base-cell-address="$ForceTable.$D$9" table:cell-range-address="$ForceTable.$D$11"/>
        <table:named-range table:name="scale" table:base-cell-address="$ForceTable.$J$9" table:cell-range-address="$ForceTable.$F$11"/>
        <table:named-range table:name="xrange" table:base-cell-address="$ForceTable.$H$2" table:cell-range-address="$ForceTable.$A$11"/>
        <table:named-range table:name="yrange" table:base-cell-address="$ForceTable.$H$2" table:cell-range-address="$ForceTable.$B$11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1" svg:font-family="'Liberation Sans'"/>
    <style:font-face style:name="Liberation Sans2" svg:font-family="'Liberation Sans'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21">
      <number:number number:decimal-places="3" loext:min-decimal-places="3" number:min-integer-digits="1"/>
    </number:number-style>
    <number:number-style style:name="N122" number:title="User-defined">
      <number:number number:decimal-places="1" loext:min-decimal-places="1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scale-to="83%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8-23">00/00/0000</text:date>, <text:time style:data-style-name="N2" text:time-value="00:23:03.360676424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07-25T18:52:32.022317564</meta:creation-date>
    <dc:date>2020-08-23T01:33:42.946140945</dc:date>
    <meta:editing-duration>PT1H50M38S</meta:editing-duration>
    <meta:editing-cycles>25</meta:editing-cycles>
    <meta:generator>LibreOffice/6.4.5.2$Linux_X86_64 LibreOffice_project/40$Build-2</meta:generator>
    <meta:document-statistic meta:table-count="1" meta:cell-count="124" meta:object-count="9"/>
  </office:meta>
</office:document-meta>
</file>

<file path=Object 1/content.xml><?xml version="1.0" encoding="utf-8"?>
<office:document-content xmlns:chartooo="http://openoffice.org/2010/chart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automatic-styles>
    <number:number-style style:name="N0">
      <number:number number:min-integer-digits="1"/>
    </number:number-style>
    <number:number-style style:name="N2">
      <number:number number:decimal-places="2" loext:min-decimal-places="2" number:min-integer-digits="1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font-size="10pt" style:font-size-asian="13pt" style:font-size-complex="13pt"/>
    </style:style>
    <style:style style:name="ch3" style:family="chart">
      <style:chart-properties chart:symbol-type="automatic" chart:include-hidden-cells="false" chart:treat-empty-cells="ignore" chart:right-angled-axes="true"/>
    </style:style>
    <style:style style:name="ch4" style:family="chart" style:data-style-name="N0">
      <style:chart-properties chart:display-label="true" chart:logarithmic="false" chart:minimum="-2" chart:maximum="2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chart-properties style:rotation-angle="0"/>
      <style:text-properties fo:font-size="9pt" style:font-size-asian="9pt" style:font-size-complex="9pt"/>
    </style:style>
    <style:style style:name="ch6" style:family="chart" style:data-style-name="N0">
      <style:chart-properties chart:display-label="true" chart:logarithmic="false" chart:minimum="-2" chart:maximum="2" chart:origin="0" chart:reverse-direction="false" text:line-break="false" loext:try-staggering-first="false" chart:link-data-style-to-source="true" chart:axis-position="0"/>
      <style:graphic-properties svg:stroke-width="0.127cm" svg:stroke-color="#b3b3b3"/>
      <style:text-properties fo:font-size="10pt" style:font-size-asian="10pt" style:font-size-complex="10pt"/>
    </style:style>
    <style:style style:name="ch7" style:family="chart">
      <style:chart-properties style:rotation-angle="90"/>
      <style:text-properties fo:font-size="9pt" style:font-size-asian="9pt" style:font-size-complex="9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symbol-type="named-symbol" chart:symbol-name="square" chart:symbol-width="0.3cm" chart:symbol-height="0.3cm" chart:link-data-style-to-source="true"/>
      <style:graphic-properties svg:stroke-width="0.127cm" svg:stroke-color="#459916" draw:fill-color="#459916"/>
      <style:text-properties fo:font-size="10pt" style:font-size-asian="10pt" style:font-size-complex="10pt"/>
    </style:style>
    <style:style style:name="ch10" style:family="chart">
      <style:chart-properties chart:solid-type="cuboid" chart:symbol-type="named-symbol" chart:symbol-name="square" chart:symbol-width="0.3cm" chart:symbol-height="0.3cm"/>
    </style:style>
    <style:style style:name="ch11" style:family="chart" style:data-style-name="N2">
      <style:chart-properties chart:symbol-type="none" chart:link-data-style-to-source="true"/>
      <style:graphic-properties svg:stroke-width="0.254cm" svg:stroke-color="#579d1c" svg:stroke-opacity="50%" draw:fill-color="#579d1c" draw:opacity="50%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diamond" chart:symbol-width="0.3cm" chart:symbol-height="0.3cm" chart:link-data-style-to-source="true"/>
      <style:graphic-properties svg:stroke-width="0.127cm" svg:stroke-color="#ff420e" draw:fill-color="#ff420e"/>
      <style:text-properties fo:font-size="10pt" style:font-size-asian="10pt" style:font-size-complex="10pt"/>
    </style:style>
    <style:style style:name="ch13" style:family="chart" style:data-style-name="N0">
      <style:chart-properties chart:symbol-type="named-symbol" chart:symbol-name="circle" chart:symbol-width="0.3cm" chart:symbol-height="0.3cm" chart:link-data-style-to-source="true"/>
      <style:graphic-properties svg:stroke-width="0.127cm" svg:stroke-color="#9c009c" draw:fill-color="#9c009c"/>
      <style:text-properties fo:font-size="10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</office:automatic-styles>
  <office:body>
    <office:chart>
      <chart:chart svg:width="11.675cm" svg:height="8.253cm" xlink:href=".." xlink:type="simple" chart:class="chart:scatter" chart:column-mapping="0 1" chart:style-name="ch1">
        <chart:title svg:x="4.394cm" svg:y="0.152cm" chart:style-name="ch2">
          <text:p>Force Table Simulation</text:p>
        </chart:title>
        <chart:plot-area chart:style-name="ch3" table:cell-range-address="ForceTable.I2:ForceTable.I22 ForceTable.A6:ForceTable.A7 ForceTable.D6:ForceTable.F7" chart:data-source-has-labels="column" svg:x="0.213cm" svg:y="0.641cm" svg:width="11.139cm" svg:height="7.349cm">
          <chartooo:coordinate-region svg:x="0.372cm" svg:y="0.836cm" svg:width="10.881cm" svg:height="6.959cm"/>
          <chart:axis chart:dimension="x" chart:name="primary-x" chart:style-name="ch4" chartooo:axis-type="auto">
            <chart:title svg:x="10.267cm" svg:y="4.039cm" chart:style-name="ch5">
              <text:p>Fx [N]</text:p>
            </chart:title>
            <chart:categories table:cell-range-address="ForceTable.I2:ForceTable.I22"/>
          </chart:axis>
          <chart:axis chart:dimension="y" chart:name="primary-y" chart:style-name="ch6">
            <chart:title svg:x="5.894cm" svg:y="2.028cm" chart:style-name="ch7">
              <text:p>Fy [N]</text:p>
            </chart:title>
            <chart:grid chart:style-name="ch8" chart:class="major"/>
          </chart:axis>
          <chart:series chart:style-name="ch9" chart:values-cell-range-address="ForceTable.D6:ForceTable.D7" chart:class="chart:scatter">
            <chart:domain table:cell-range-address="ForceTable.A6:ForceTable.A7"/>
            <chart:data-point/>
            <chart:data-point chart:style-name="ch10"/>
          </chart:series>
          <chart:series chart:style-name="ch11" chart:values-cell-range-address="ForceTable.I2:ForceTable.I22" chart:class="chart:scatter">
            <chart:domain table:cell-range-address="ForceTable.H2:ForceTable.H22"/>
            <chart:data-point chart:repeated="21"/>
          </chart:series>
          <chart:series chart:style-name="ch12" chart:values-cell-range-address="ForceTable.E6:ForceTable.E7" chart:class="chart:scatter">
            <chart:domain table:cell-range-address="ForceTable.B6:ForceTable.B7"/>
            <chart:data-point chart:repeated="2"/>
          </chart:series>
          <chart:series chart:style-name="ch13" chart:values-cell-range-address="ForceTable.F6:ForceTable.F7" chart:class="chart:scatter">
            <chart:domain table:cell-range-address="ForceTable.C6:ForceTable.C7"/>
            <chart:data-point chart:repeated="2"/>
          </chart:series>
          <chart:wall chart:style-name="ch14"/>
          <chart:floor chart:style-name="ch15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8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Column D</text:p>
              </table:table-cell>
              <table:table-cell office:value-type="string">
                <text:p>Column H</text:p>
              </table:table-cell>
              <table:table-cell office:value-type="string">
                <text:p>Column I</text:p>
              </table:table-cell>
              <table:table-cell office:value-type="string">
                <text:p>Column B</text:p>
              </table:table-cell>
              <table:table-cell office:value-type="string">
                <text:p>Column E</text:p>
              </table:table-cell>
              <table:table-cell office:value-type="string">
                <text:p>Column C</text:p>
              </table:table-cell>
              <table:table-cell office:value-type="string">
                <text:p>Column F</text:p>
              </table:table-cell>
            </table:table-row>
          </table:table-header-rows>
          <table:table-rows>
            <table:table-row>
              <table:table-cell office:value-type="float" office:value="199.104692328768">
                <text:p>199.104692328768</text:p>
                <draw:g>
                  <svg:desc>ForceTable.I2:ForceTable.I22</svg:desc>
                </draw:g>
              </table:table-cell>
              <table:table-cell office:value-type="float" office:value="0">
                <text:p>0</text:p>
                <draw:g>
                  <svg:desc>ForceTable.A6:ForceTable.A7</svg:desc>
                </draw:g>
              </table:table-cell>
              <table:table-cell office:value-type="float" office:value="0">
                <text:p>0</text:p>
                <draw:g>
                  <svg:desc>ForceTable.D6:ForceTable.D7</svg:desc>
                </draw:g>
              </table:table-cell>
              <table:table-cell office:value-type="float" office:value="996.64776552222">
                <text:p>996.64776552222</text:p>
                <draw:g>
                  <svg:desc>ForceTable.H2:ForceTable.H22</svg:desc>
                </draw:g>
              </table:table-cell>
              <table:table-cell office:value-type="float" office:value="199.104692328768">
                <text:p>199.104692328768</text:p>
                <draw:g>
                  <svg:desc>ForceTable.I2:ForceTable.I22</svg:desc>
                </draw:g>
              </table:table-cell>
              <table:table-cell office:value-type="float" office:value="0">
                <text:p>0</text:p>
                <draw:g>
                  <svg:desc>ForceTable.B6:ForceTable.B7</svg:desc>
                </draw:g>
              </table:table-cell>
              <table:table-cell office:value-type="float" office:value="0">
                <text:p>0</text:p>
                <draw:g>
                  <svg:desc>ForceTable.E6:ForceTable.E7</svg:desc>
                </draw:g>
              </table:table-cell>
              <table:table-cell office:value-type="float" office:value="0">
                <text:p>0</text:p>
                <draw:g>
                  <svg:desc>ForceTable.C6:ForceTable.C7</svg:desc>
                </draw:g>
              </table:table-cell>
              <table:table-cell office:value-type="float" office:value="0">
                <text:p>0</text:p>
                <draw:g>
                  <svg:desc>ForceTable.F6:ForceTable.F7</svg:desc>
                </draw:g>
              </table:table-cell>
            </table:table-row>
            <table:table-row>
              <table:table-cell office:value-type="float" office:value="378.719630128434">
                <text:p>378.719630128434</text:p>
              </table:table-cell>
              <table:table-cell office:value-type="float" office:value="0.686">
                <text:p>0.686</text:p>
              </table:table-cell>
              <table:table-cell office:value-type="float" office:value="0">
                <text:p>0</text:p>
              </table:table-cell>
              <table:table-cell office:value-type="float" office:value="847.799227383731">
                <text:p>847.799227383731</text:p>
              </table:table-cell>
              <table:table-cell office:value-type="float" office:value="378.719630128434">
                <text:p>378.719630128434</text:p>
              </table:table-cell>
              <table:table-cell office:value-type="float" office:value="-0.422546577514354">
                <text:p>-0.422546577514354</text:p>
              </table:table-cell>
              <table:table-cell office:value-type="float" office:value="-0.131608603270858">
                <text:p>-0.131608603270858</text:p>
              </table:table-cell>
              <table:table-cell office:value-type="float" office:value="1.32674001654029">
                <text:p>1.32674001654029</text:p>
              </table:table-cell>
              <table:table-cell office:value-type="float" office:value="1.10932684153349">
                <text:p>1.10932684153349</text:p>
              </table:table-cell>
            </table:table-row>
            <table:table-row>
              <table:table-cell office:value-type="float" office:value="521.262851836306">
                <text:p>521.2628518363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15.962193904367">
                <text:p>615.962193904367</text:p>
              </table:table-cell>
              <table:table-cell office:value-type="float" office:value="521.262851836306">
                <text:p>521.2628518363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612.781233754595">
                <text:p>612.7812337545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23.830489224682">
                <text:p>323.830489224682</text:p>
              </table:table-cell>
              <table:table-cell office:value-type="float" office:value="612.781233754595">
                <text:p>612.78123375459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644.316319015075">
                <text:p>644.3163190150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0.00000000000365885414283899">
                <text:p>-0.00000000000365885414283899</text:p>
              </table:table-cell>
              <table:table-cell office:value-type="float" office:value="644.316319015075">
                <text:p>644.3163190150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612.781233754594">
                <text:p>612.781233754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323.830489224684">
                <text:p>-323.830489224684</text:p>
              </table:table-cell>
              <table:table-cell office:value-type="float" office:value="612.781233754594">
                <text:p>612.781233754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521.262851836304">
                <text:p>521.2628518363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615.962193904371">
                <text:p>-615.962193904371</text:p>
              </table:table-cell>
              <table:table-cell office:value-type="float" office:value="521.262851836304">
                <text:p>521.26285183630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378.719630128436">
                <text:p>378.7196301284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847.799227383728">
                <text:p>-847.799227383728</text:p>
              </table:table-cell>
              <table:table-cell office:value-type="float" office:value="378.719630128436">
                <text:p>378.71963012843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199.104692328771">
                <text:p>199.1046923287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996.647765522218">
                <text:p>-996.647765522218</text:p>
              </table:table-cell>
              <table:table-cell office:value-type="float" office:value="199.104692328771">
                <text:p>199.1046923287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0.0000000000000789059917720217">
                <text:p>0.00000000000007890599177202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1047.93747631809">
                <text:p>-1047.93747631809</text:p>
              </table:table-cell>
              <table:table-cell office:value-type="float" office:value="0.0000000000000789059917720217">
                <text:p>0.00000000000007890599177202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199.104692328767">
                <text:p>-199.1046923287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996.647765522221">
                <text:p>-996.647765522221</text:p>
              </table:table-cell>
              <table:table-cell office:value-type="float" office:value="-199.104692328767">
                <text:p>-199.10469232876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378.719630128433">
                <text:p>-378.7196301284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847.799227383732">
                <text:p>-847.799227383732</text:p>
              </table:table-cell>
              <table:table-cell office:value-type="float" office:value="-378.719630128433">
                <text:p>-378.71963012843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521.262851836306">
                <text:p>-521.2628518363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615.962193904368">
                <text:p>-615.962193904368</text:p>
              </table:table-cell>
              <table:table-cell office:value-type="float" office:value="-521.262851836306">
                <text:p>-521.26285183630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612.781233754594">
                <text:p>-612.781233754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323.830489224685">
                <text:p>-323.830489224685</text:p>
              </table:table-cell>
              <table:table-cell office:value-type="float" office:value="-612.781233754594">
                <text:p>-612.781233754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644.316319015075">
                <text:p>-644.3163190150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-0.000000000000192502991411926">
                <text:p>-0.000000000000192502991411926</text:p>
              </table:table-cell>
              <table:table-cell office:value-type="float" office:value="-644.316319015075">
                <text:p>-644.31631901507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612.781233754594">
                <text:p>-612.781233754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323.830489224685">
                <text:p>323.830489224685</text:p>
              </table:table-cell>
              <table:table-cell office:value-type="float" office:value="-612.781233754594">
                <text:p>-612.78123375459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521.262851836305">
                <text:p>-521.2628518363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615.962193904369">
                <text:p>615.962193904369</text:p>
              </table:table-cell>
              <table:table-cell office:value-type="float" office:value="-521.262851836305">
                <text:p>-521.26285183630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378.719630128432">
                <text:p>-378.7196301284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847.799227383732">
                <text:p>847.799227383732</text:p>
              </table:table-cell>
              <table:table-cell office:value-type="float" office:value="-378.719630128432">
                <text:p>-378.71963012843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-199.104692328766">
                <text:p>-199.1046923287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96.647765522221">
                <text:p>996.647765522221</text:p>
              </table:table-cell>
              <table:table-cell office:value-type="float" office:value="-199.104692328766">
                <text:p>-199.10469232876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0.0000000000021312594164952">
                <text:p>0.00000000000213125941649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1047.93747631809">
                <text:p>1047.93747631809</text:p>
              </table:table-cell>
              <table:table-cell office:value-type="float" office:value="0.0000000000021312594164952">
                <text:p>0.000000000002131259416495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199.104692328771">
                <text:p>199.1046923287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996.647765522218">
                <text:p>996.647765522218</text:p>
              </table:table-cell>
              <table:table-cell office:value-type="float" office:value="199.104692328771">
                <text:p>199.10469232877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chartooo="http://openoffice.org/2010/chart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5.2$Linux_X86_64 LibreOffice_project/40$Build-2</meta:generator>
  </office:meta>
</office:document-meta>
</file>

<file path=Object 1/styles.xml><?xml version="1.0" encoding="utf-8"?>
<office:document-styles xmlns:dom="http://www.w3.org/2001/xml-events" xmlns:css3t="http://www.w3.org/TR/css3-text/" xmlns:script="urn:oasis:names:tc:opendocument:xmlns:script:1.0" xmlns:loext="urn:org:documentfoundation:names:experimental:office:xmlns:loext:1.0" xmlns:tableooo="http://openoffice.org/2009/table" xmlns:oooc="http://openoffice.org/2004/calc" xmlns:ooow="http://openoffice.org/2004/writer" xmlns:number="urn:oasis:names:tc:opendocument:xmlns:datastyle:1.0" xmlns:office="urn:oasis:names:tc:opendocument:xmlns:office:1.0" xmlns:field="urn:openoffice:names:experimental:ooo-ms-interop:xmlns:field:1.0" xmlns:calcext="urn:org:documentfoundation:names:experimental:calc:xmlns:calcext:1.0" xmlns:dr3d="urn:oasis:names:tc:opendocument:xmlns:dr3d:1.0" xmlns:ooo="http://openoffice.org/2004/office" xmlns:grddl="http://www.w3.org/2003/g/data-view#" xmlns:dc="http://purl.org/dc/elements/1.1/" xmlns:of="urn:oasis:names:tc:opendocument:xmlns:of:1.2" xmlns:fo="urn:oasis:names:tc:opendocument:xmlns:xsl-fo-compatible:1.0" xmlns:xhtml="http://www.w3.org/1999/xhtml" xmlns:xlink="http://www.w3.org/1999/xlink" xmlns:style="urn:oasis:names:tc:opendocument:xmlns:style:1.0" xmlns:text="urn:oasis:names:tc:opendocument:xmlns:text:1.0" xmlns:rpt="http://openoffice.org/2005/report" xmlns:draw="urn:oasis:names:tc:opendocument:xmlns:drawing:1.0" xmlns:chartooo="http://openoffice.org/2010/chart" xmlns:svg="urn:oasis:names:tc:opendocument:xmlns:svg-compatible:1.0" xmlns:drawooo="http://openoffice.org/2010/draw" xmlns:chart="urn:oasis:names:tc:opendocument:xmlns:chart:1.0" xmlns:table="urn:oasis:names:tc:opendocument:xmlns:table:1.0" office:version="1.2"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2" draw:display-name="Gradient 2" draw:style="linear" draw:start-color="#000000" draw:end-color="#ffffff" draw:start-intensity="100%" draw:end-intensity="100%" draw:angle="0" draw:border="0%"/>
    <draw:gradient draw:name="Gradient_20_3" draw:display-name="Gradient 3" draw:style="linear" draw:start-color="#000000" draw:end-color="#ffffff" draw:start-intensity="100%" draw:end-intensity="100%" draw:angle="0" draw:border="0%"/>
    <draw:hatch draw:name="Hatching_20_1" draw:display-name="Hatching 1" draw:style="single" draw:color="#000000" draw:distance="0cm" draw:rotation="0"/>
    <draw:stroke-dash draw:name="Dashed_20__28_var_29__20_4" draw:display-name="Dashed (var) 4" draw:style="rect" draw:dots1="1" draw:dots1-length="0.02cm" draw:dots2="1" draw:dots2-length="0.02cm" draw:distance="0.02cm"/>
  </office:styles>
</office:document-styles>
</file>